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Mangal1" svg:font-family="Mangal"/>
    <style:font-face style:name="Liberation Serif" svg:font-family="'Liberation Serif'"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style:font-name="Calibri" officeooo:rsid="001966a1" officeooo:paragraph-rsid="001966a1"/>
    </style:style>
    <style:style style:name="P2" style:family="paragraph" style:parent-style-name="Standard">
      <style:text-properties style:font-name="Calibri" fo:font-size="15pt" fo:font-weight="bold" officeooo:rsid="001966a1" officeooo:paragraph-rsid="001966a1" style:font-size-asian="15pt" style:font-weight-asian="bold" style:font-size-complex="15pt" style:font-weight-complex="bold"/>
    </style:style>
    <style:style style:name="P3" style:family="paragraph" style:parent-style-name="Standard">
      <style:text-properties style:font-name="Calibri" fo:font-size="15pt" fo:font-weight="bold" officeooo:rsid="001c714e" officeooo:paragraph-rsid="001c714e" style:font-size-asian="15pt" style:font-weight-asian="bold" style:font-size-complex="15pt" style:font-weight-complex="bold"/>
    </style:style>
    <style:style style:name="P4" style:family="paragraph" style:parent-style-name="Standard">
      <style:text-properties style:font-name="Calibri" fo:font-size="15pt" officeooo:rsid="001966a1" officeooo:paragraph-rsid="001966a1" style:font-size-asian="15pt" style:font-size-complex="15pt"/>
    </style:style>
    <style:style style:name="P5" style:family="paragraph" style:parent-style-name="Standard">
      <style:text-properties style:font-name="Calibri" fo:font-size="15pt" officeooo:rsid="001ad46d" officeooo:paragraph-rsid="001ad46d" style:font-size-asian="15pt" style:font-size-complex="15pt"/>
    </style:style>
    <style:style style:name="P6" style:family="paragraph" style:parent-style-name="Standard">
      <style:text-properties style:font-name="Calibri" fo:font-size="15pt" officeooo:rsid="001c714e" officeooo:paragraph-rsid="001c714e" style:font-size-asian="15pt" style:font-size-complex="15pt"/>
    </style:style>
    <style:style style:name="P7" style:family="paragraph" style:parent-style-name="Standard">
      <style:text-properties style:font-name="Calibri" fo:font-size="15pt" fo:font-weight="bold" officeooo:rsid="001966a1" officeooo:paragraph-rsid="001966a1" style:font-size-asian="15pt" style:font-weight-asian="bold" style:font-size-complex="15pt" style:font-weight-complex="bold"/>
    </style:style>
    <style:style style:name="P8" style:family="paragraph" style:parent-style-name="Standard">
      <style:text-properties style:font-name="Calibri" fo:font-size="15pt" fo:font-weight="bold" officeooo:rsid="001fa9ec" officeooo:paragraph-rsid="001fa9ec" style:font-size-asian="15pt" style:font-weight-asian="bold" style:font-size-complex="15pt" style:font-weight-complex="bold"/>
    </style:style>
    <style:style style:name="P9" style:family="paragraph" style:parent-style-name="Standard">
      <style:text-properties style:font-name="Calibri" fo:font-size="15pt" fo:font-weight="bold" officeooo:rsid="001dbec6" officeooo:paragraph-rsid="001dbec6" style:font-size-asian="15pt" style:font-weight-asian="bold" style:font-size-complex="15pt" style:font-weight-complex="bold"/>
    </style:style>
    <style:style style:name="P10" style:family="paragraph" style:parent-style-name="Standard" style:list-style-name="L1">
      <style:text-properties style:font-name="Calibri" fo:font-size="15pt" fo:font-weight="normal" officeooo:rsid="001dbec6" officeooo:paragraph-rsid="001dbec6" style:font-size-asian="15pt" style:font-weight-asian="normal" style:font-size-complex="15pt" style:font-weight-complex="normal"/>
    </style:style>
    <style:style style:name="T1" style:family="text">
      <style:text-properties fo:font-weight="bold" style:font-weight-asian="bold" style:font-weight-complex="bold"/>
    </style:style>
    <style:style style:name="T2" style:family="text">
      <style:text-properties officeooo:rsid="001ad46d"/>
    </style:style>
    <style:style style:name="T3" style:family="text">
      <style:text-properties officeooo:rsid="001dbec6"/>
    </style:style>
    <style:style style:name="T4" style:family="text">
      <style:text-properties officeooo:rsid="001f1529"/>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Ted talks</text:p>
      <text:p text:style-name="P4"/>
      <text:p text:style-name="P4">I`ve chosen a presentation by <text:span text:style-name="T1">Billy Collins.</text:span></text:p>
      <text:p text:style-name="P2"/>
      <text:p text:style-name="P8">Two poems about what dogs think (probably)</text:p>
      <text:p text:style-name="P8"/>
      <text:p text:style-name="P2"/>
      <text:p text:style-name="P9">Reasons:</text:p>
      <text:list xml:id="list173179210782801508" text:style-name="L1">
        <text:list-item>
          <text:p text:style-name="P10">almost like a poem</text:p>
        </text:list-item>
        <text:list-item>
          <text:p text:style-name="P10"><text:span text:style-name="T4">prompt for</text:span> creative task<text:span text:style-name="T4">s (poem, interior monologue, voice mail)</text:span></text:p>
        </text:list-item>
        <text:list-item>
          <text:p text:style-name="P10"/>
        </text:list-item>
      </text:list>
      <text:p text:style-name="P9"/>
      <text:p text:style-name="P4"/>
      <text:p text:style-name="P4">Here are some ideas on how to us<text:span text:style-name="T2">e</text:span> the film clip in class.</text:p>
      <text:p text:style-name="P2"/>
      <text:p text:style-name="P2">Activity 1: 4 corners <text:span text:style-name="T3">(pre-viewing)</text:span></text:p>
      <text:p text:style-name="P4"/>
      <text:p text:style-name="P4">Select 4 pictures of dogs (Do an internet search and print out the pictures).</text:p>
      <text:p text:style-name="P4">Put up the pictures on <text:span text:style-name="T2">the walls of the classroom.</text:span></text:p>
      <text:p text:style-name="P5">Tell students to walk around and view all the pictures <text:span text:style-name="T3">(take something to write along)</text:span>. Give them 90 seconds to pick one. Have them talk about the picture and why they chose it.</text:p>
      <text:p text:style-name="P5">Hand out speech or thought bubbles (either paper or cardboard). Ask them to come up with ideas what the dog might say or think. Students put up their speech or thought bubbles next to the picture.</text:p>
      <text:p text:style-name="P5">Students walk around and have a look at the other pictures and speech/thought bubbles.</text:p>
      <text:p text:style-name="P5"/>
      <text:p text:style-name="P5"/>
      <text:p text:style-name="P3">Activity 2: dramatic reading <text:span text:style-name="T3">(post-viewing)</text:span></text:p>
      <text:p text:style-name="P6"/>
      <text:p text:style-name="P6">Students <text:span text:style-name="T3">may </text:span>listen to/<text:span text:style-name="T3">watch </text:span>the presentation (individually, headphones).</text:p>
      <text:p text:style-name="P6">Students print out the second part of the transcript and practice saying the lines.</text:p>
      <text:p text:style-name="P6">Step 1: buzz reading</text:p>
      <text:p text:style-name="P6">Step 2: read and look up</text:p>
      <text:p text:style-name="P6">Step 3: dramatic reading (using body language)</text:p>
      <text:p text:style-name="P1"/>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Mangal1" svg:font-family="Mangal"/>
    <style:font-face style:name="Liberation Serif" svg:font-family="'Liberation Serif'"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GB"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en" fo:country="GB"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SimSun" style:font-family-asian="SimSun"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5-08-20T09:48:39.647000000</meta:creation-date>
    <dc:date>2015-08-20T10:17:22.110000000</dc:date>
    <meta:editing-duration>PT28M40S</meta:editing-duration>
    <meta:editing-cycles>6</meta:editing-cycles>
    <meta:generator>LibreOffice/4.4.1.2$Windows_x86 LibreOffice_project/45e2de17089c24a1fa810c8f975a7171ba4cd432</meta:generator>
    <meta:document-statistic meta:table-count="0" meta:image-count="0" meta:object-count="0" meta:page-count="1" meta:paragraph-count="20" meta:word-count="202" meta:character-count="1155" meta:non-whitespace-character-count="975"/>
  </office:meta>
</office:document-meta>
</file>